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й-гражданин-получил-премию-рунета-в-номинации-государство-и-общество"/>«Активный гражданин» получил «Премию Рунета» в номинации «Государство и общество»<text:bookmark-end text:name="активный-гражданин-получил-премию-рунета-в-номинации-государство-и-общество"/></text:h>
      <text:p text:style-name="First_20_paragraph">11.11.2015</text:p>
      <text:p text:style-name="Text_20_body">Общенациональную награду «Премию Рунета» в области высоких технологий в номинации «Государство и общество» заслуженно получил проект электронных референдумов правительства Москвы «Активный гражданин». Об этом сообщает пресс-служба проекта «Активный гражданин».</text:p>
      <text:p text:style-name="Text_20_body">Напомним, что проект столичного правительства «Активный гражданин» запущен 21 мая 2014 года по поручению мэра Москвы Сергея Собянина для проведения опросов среди москвичей по важным городским вопросам. И «Премия Рунета» – это уже 7-я награда «Активного гражданина». Отметим, что в 2014-м проект получил гран-при премии в области связей с общественностью RuPoR-2014 и премию CNews AppWARDS в номинации «Лучшее мобильное приложение для госсектора». В 2015-м «Активного гражданина» признали лучшим приложением в международных премиях Best m-Government Service Award и SABRE Awards EMEA 2015 и стал победителей российского конкурса «Рейтинг Рунета», а также лауреатом Digital Communication AWARDS-2015. Московский проект входит в ТОП-50 социальных мобильных приложений мира.</text:p>
      <text:p text:style-name="Text_20_body">Пресс-служба сообщает, что 15 проектов и 5 организаций были представлены в номинации «Государство и общество». Это государственные и некоммерческие проекты и организации, средства массовой информации и социальные общественно значимые и государственные ресурсы, которые развивают социальную составляющую Рунета.</text:p>
      <text:p text:style-name="Text_20_body">По решению экспертного совета лауреатами стали и «Активный гражданин», и Единый портал госуслуг, и социально значимый проект онлайн-кинотеатра и Всероссийского общества глухих «Кино равного доступа». Также Оргкомитет присудил специальную награду Федеральной налоговой службе России».</text:p>
      <text:p text:style-name="Text_20_body">Ранее сообщалось, что 1,2 млн москвичей зарегистрировались в «Активном гражданине» почти за полтора года его работы. Проектом проведено почти 700 голосований, при этом свыше 300 решений город реализовал по итогам электронных опросов.</text:p>
      <text:p text:style-name="Text_20_body"><text:line-break/></text:p>
      <text:p text:style-name="Text_20_body">Адрес страницы: <text:a xlink:type="simple" xlink:href="http://sevizm.mos.ru/active-citizenn/detail/2292176.html" office:name=""><text:span text:style-name="Definition">http://sevizm.mos.ru/active-citizenn/detail/2292176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1:27:35Z</meta:creation-date>
    <dc:date>2023-05-26T01:27:35Z</dc:date>
  </office:meta>
</office:document-meta>
</file>