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й-гражданин-выбрал-пользователей-которые-получат-билеты-на-различные-мероприятия-вднх"/>«Активный гражданин» выбрал пользователей, которые получат билеты на различные мероприятия ВДНХ<text:bookmark-end text:name="активный-гражданин-выбрал-пользователей-которые-получат-билеты-на-различные-мероприятия-вднх"/></text:h>
      <text:p text:style-name="First_20_paragraph">29.12.2015</text:p>
      <text:p text:style-name="Text_20_body">В проекте «Активный гражданин» выбрали среди всех участников пользователей, которые получат билеты на мероприятия ВДНХ. Об этом сообщается на официальном сайте проекта.</text:p>
      <text:p text:style-name="Text_20_body">Как говорится в сообщении, путем пропорционального распределения между всеми пользователями, которые приняли участие в голосованиях в период с 22 по 25 декабря и ввели специальный промо-код, мы определили 600 счастливчиков. Выдача приглашений будет осуществляться с 30 декабря по 25 января (за исключением 1 января) с 10:00 до 19:00 в павильоне №9 ВДНХ.</text:p>
      <text:p text:style-name="Text_20_body">Всего в акции приняли участие свыше 25,5 тыс. человек. Победители смогут посетить в том числе выставки истории моды, мультипликации, авиации, а также получат билеты на каток ВДНХ.</text:p>
      <text:p text:style-name="Text_20_body"><text:line-break/></text:p>
      <text:p text:style-name="Text_20_body">Адрес страницы: <text:a xlink:type="simple" xlink:href="http://sevizm.mos.ru/active-citizenn/detail/2413628.html" office:name=""><text:span text:style-name="Definition">http://sevizm.mos.ru/active-citizenn/detail/2413628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06:24:17Z</meta:creation-date>
    <dc:date>2025-02-22T06:24:17Z</dc:date>
  </office:meta>
</office:document-meta>
</file>