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активные-граждане-из-северного-измайлова-проголосовали-за-эстафеты-на-снегу-и-турнир-по-настольному-теннису"/>«Активные граждане» из Северного Измайлова проголосовали за эстафеты на снегу и турнир по настольному теннису<text:bookmark-end text:name="активные-граждане-из-северного-измайлова-проголосовали-за-эстафеты-на-снегу-и-турнир-по-настольному-теннису"/></text:h>
      <text:p text:style-name="First_20_paragraph">13.01.2016</text:p>
      <text:p text:style-name="Text_20_body">Как сообщает портал «Активный гражданин», завершилось голосование по программе спортивных соревнований, которые Досуговый центр «Юность» проводит совместно с управой района в Северном Измайлове.</text:p>
      <text:p text:style-name="Text_20_body">Пользователям предлагали ответить на вопрос, какие спортивные мероприятия на свежем воздухе необходимо провести в 1-м квартале 2016 года. Выбрать можно было до 2-х вариантов ответа. Из 1 729 голосующих жителей района 527 (почти 30,5%) выбрали вариант: «эстафеты на снегу (от 6 лет и старше)». 498 (28,8%) активных жителей Северного Измайлова проголосовали за турнир по хоккею (от 7 лет и старше). Остальные варианты отстают от лидеров. В плане работы ГБУ «ДЦ «Юность» уже нашли отражение результаты голосования. Так, на 17 января в районе намечен турнир по хоккею под названием «Звонкий лед».</text:p>
      <text:p text:style-name="Text_20_body">В ответе на 2-й вопрос голосования: «Как вы считаете, какие соревнования необходимо организовать в первом квартале 2016 года в помещении центра «Юность»?», можно было выбрать до 2-х вариантов ответа. Наибольшее число голосов – 677 голосов (почти 37,9%) собрал турнир по настольному теннису. 2-ое место в голосовании занял турнир по аэрохоккею – за него отдан 401 голос. Результаты народного голосования на сайте «Активный гражданин» определили планы ГБУ «ДЦ «Юность». На 1-й квартал текущего года пройдут турнир по настольному теннису и турнир по аэрохоккею, и хоккей, и эстафеты.</text:p>
      <text:p text:style-name="Text_20_body"> 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Район </text:p>
          </table:table-cell>
          <table:table-cell table:style-name="TableRowCell" office:value-type="string">
            <text:p text:style-name="Table_20_Contents">ОТЧЕТ НА</text:p>
          </table:table-cell>
          <table:table-cell table:style-name="TableRowCell" office:value-type="string">
            <text:p text:style-name="Table_20_Contents">11.01.201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Северное Измайлово</text:p>
          </table:table-cell>
          <table:table-cell table:style-name="TableRowCell" office:value-type="string">
            <text:p text:style-name="Table_20_Contents">Программа спортивных соревнований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Дата  начала опроса</text:p>
          </table:table-cell>
          <table:table-cell table:style-name="TableRowCell" office:value-type="string">
            <text:p text:style-name="Table_20_Contents">24.12.201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Дата завершения опроса</text:p>
          </table:table-cell>
          <table:table-cell table:style-name="TableRowCell" office:value-type="string">
            <text:p text:style-name="Table_20_Contents">10.01.2016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Кол-во дней голосования</text:p>
          </table:table-cell>
          <table:table-cell table:style-name="TableRowCell" office:value-type="string">
            <text:p text:style-name="Table_20_Contents">1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Целевая аудитория</text:p>
          </table:table-cell>
          <table:table-cell table:style-name="TableRowCell" office:value-type="string">
            <text:p text:style-name="Table_20_Contents">Количество уникальных ответивших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4 639</text:p>
          </table:table-cell>
          <table:table-cell table:style-name="TableRowCell" office:value-type="string">
            <text:p text:style-name="Table_20_Contents">1 215</text:p>
          </table:table-cell>
          <table:table-cell table:style-name="TableRowCell" office:value-type="string">
            <text:p text:style-name="Table_20_Contents">26,19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Вопрос 1. Досуговый центр «Юность» совместно с управой района Северное Измайлово разрабатывает план спортивных мероприятий на первый квартал 2016 года. Программа будет составлена с учетом пожеланий жителей района.<text:line-break/>На ваш взгляд, какие спортивные мероприятия на свежем воздухе необходимо провести в первом квартале 2016 года? Выберите до двух вариантов ответа.</text:p>
          </table:table-cell>
          <table:table-cell table:style-name="TableRowCell" office:value-type="string">
            <text:p text:style-name="Table_20_Contents">1 72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Турнир по футболу на снегу (от 7 лет и старше)</text:p>
          </table:table-cell>
          <table:table-cell table:style-name="TableRowCell" office:value-type="string">
            <text:p text:style-name="Table_20_Contents">304</text:p>
          </table:table-cell>
          <table:table-cell table:style-name="TableRowCell" office:value-type="string">
            <text:p text:style-name="Table_20_Contents">17,58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Турнир по хоккею (от 7 лет и старше)</text:p>
          </table:table-cell>
          <table:table-cell table:style-name="TableRowCell" office:value-type="string">
            <text:p text:style-name="Table_20_Contents">498</text:p>
          </table:table-cell>
          <table:table-cell table:style-name="TableRowCell" office:value-type="string">
            <text:p text:style-name="Table_20_Contents">28,80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Эстафеты на снегу (от 6 лет и старше)</text:p>
          </table:table-cell>
          <table:table-cell table:style-name="TableRowCell" office:value-type="string">
            <text:p text:style-name="Table_20_Contents">527</text:p>
          </table:table-cell>
          <table:table-cell table:style-name="TableRowCell" office:value-type="string">
            <text:p text:style-name="Table_20_Contents">30,48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Эстафеты на льду (от 10 лет и старше)</text:p>
          </table:table-cell>
          <table:table-cell table:style-name="TableRowCell" office:value-type="string">
            <text:p text:style-name="Table_20_Contents">202</text:p>
          </table:table-cell>
          <table:table-cell table:style-name="TableRowCell" office:value-type="string">
            <text:p text:style-name="Table_20_Contents">11,68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вой вариант ответа</text:p>
          </table:table-cell>
          <table:table-cell table:style-name="TableRowCell" office:value-type="string">
            <text:p text:style-name="Table_20_Contents">25</text:p>
          </table:table-cell>
          <table:table-cell table:style-name="TableRowCell" office:value-type="string">
            <text:p text:style-name="Table_20_Contents">1,45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Затрудняюсь ответить</text:p>
          </table:table-cell>
          <table:table-cell table:style-name="TableRowCell" office:value-type="string">
            <text:p text:style-name="Table_20_Contents">151</text:p>
          </table:table-cell>
          <table:table-cell table:style-name="TableRowCell" office:value-type="string">
            <text:p text:style-name="Table_20_Contents">8,73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оревнования на свежем воздухе проводить не нужно</text:p>
          </table:table-cell>
          <table:table-cell table:style-name="TableRowCell" office:value-type="string">
            <text:p text:style-name="Table_20_Contents">22</text:p>
          </table:table-cell>
          <table:table-cell table:style-name="TableRowCell" office:value-type="string">
            <text:p text:style-name="Table_20_Contents">1,27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Вопрос 2. Из-за непредсказуемой зимней погоды часть соревнований предлагается провести в помещении центра «Юность».<text:line-break/>Как вы считаете, какие соревнования необходимо организовать в первом квартале 2016 года в помещении центра «Юность»? Выберите до двух вариантов ответа.</text:p>
          </table:table-cell>
          <table:table-cell table:style-name="TableRowCell" office:value-type="string">
            <text:p text:style-name="Table_20_Contents">1 788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Турнир по настольному теннису (от 7 лет и старше)</text:p>
          </table:table-cell>
          <table:table-cell table:style-name="TableRowCell" office:value-type="string">
            <text:p text:style-name="Table_20_Contents">677</text:p>
          </table:table-cell>
          <table:table-cell table:style-name="TableRowCell" office:value-type="string">
            <text:p text:style-name="Table_20_Contents">37,86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Турнир по шашкам (от 5 лет и старше)</text:p>
          </table:table-cell>
          <table:table-cell table:style-name="TableRowCell" office:value-type="string">
            <text:p text:style-name="Table_20_Contents">254</text:p>
          </table:table-cell>
          <table:table-cell table:style-name="TableRowCell" office:value-type="string">
            <text:p text:style-name="Table_20_Contents">14,21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Турнир по аэрохоккею (от 4 лет и старше)</text:p>
          </table:table-cell>
          <table:table-cell table:style-name="TableRowCell" office:value-type="string">
            <text:p text:style-name="Table_20_Contents">401</text:p>
          </table:table-cell>
          <table:table-cell table:style-name="TableRowCell" office:value-type="string">
            <text:p text:style-name="Table_20_Contents">22,43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Турнир по дартс (от 10 лет и старше)</text:p>
          </table:table-cell>
          <table:table-cell table:style-name="TableRowCell" office:value-type="string">
            <text:p text:style-name="Table_20_Contents">291</text:p>
          </table:table-cell>
          <table:table-cell table:style-name="TableRowCell" office:value-type="string">
            <text:p text:style-name="Table_20_Contents">16,28%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Свой вариант ответа</text:p>
          </table:table-cell>
          <table:table-cell table:style-name="TableRowCell" office:value-type="string">
            <text:p text:style-name="Table_20_Contents">23</text:p>
          </table:table-cell>
          <table:table-cell table:style-name="TableRowCell" office:value-type="string">
            <text:p text:style-name="Table_20_Contents">1,29%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sevizm.mos.ru/active-citizenn/detail/2431940.html" office:name=""><text:span text:style-name="Definition">http://sevizm.mos.ru/active-citizenn/detail/2431940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0:16:35Z</meta:creation-date>
    <dc:date>2023-06-07T10:16:35Z</dc:date>
  </office:meta>
</office:document-meta>
</file>