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северного-измайлова-выбрали-на-портале-активный-гражданин-шесть-детских-и-спортивных-площадок-для-благоустройства"/>Жители Северного Измайлова выбрали на портале «Активный гражданин» шесть детских и спортивных площадок для благоустройства<text:bookmark-end text:name="жители-северного-измайлова-выбрали-на-портале-активный-гражданин-шесть-детских-и-спортивных-площадок-для-благоустройства"/></text:h>
      <text:p text:style-name="First_20_paragraph">23.03.2018</text:p>
      <text:p text:style-name="Text_20_body">Уже этой весной в столице начнутся работы в рамках большой программы благоустройства дворовых территорий. В начале года у жителей Москвы была уникальная возможность принять участие в формировании программы благоустройства и определить объем работ в своем районе. В ходе голосования на портале «Активный гражданин» жителями района Северное Измайлово для проведения работ по благоустройству были выбраны 6 детских и спортивных площадок, распложенных по следующим адресам: 16-я Парковая ул., д.49, корп.1,2.Сиреневый бульвар д.69, корп.1.;15-я Парковая ул., д.47, корп. 3,4,5; 15-я Парковая ул., д. 39,13-я Парковая ул., д.34, корп. 1,2; 3-я Парковая ул., д. 59. Так, например, на площадке по адресу: 16-я Парковая ул., д. 49, корп.1,2. будут установлены 5 малых архитектурных форм: игровой комплекс, спортивный комплекс, лавочка, 2-ух секционные качели и песочница.</text:p>
      <text:p text:style-name="Text_20_body"><text:line-break/></text:p>
      <text:p text:style-name="Text_20_body">Адрес страницы: <text:a xlink:type="simple" xlink:href="http://sevizm.mos.ru/active-citizenn/detail/7216545.html" office:name=""><text:span text:style-name="Definition">http://sevizm.mos.ru/active-citizenn/detail/7216545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9T11:36:04Z</meta:creation-date>
    <dc:date>2023-05-29T11:36:04Z</dc:date>
  </office:meta>
</office:document-meta>
</file>