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партаментом-культурного-наследия-города-москвы-далее-департамент-в-период-с-16-по-22-апреля-2022-г.-проводится-интеллектуальный-краеведческий-диктант-посвященный-историко-культурному-наследию-столицы-далее-диктант."/>Департаментом культурного наследия города Москвы (далее – Департамент) в период с 16 по 22 апреля 2022 г. проводится интеллектуальный краеведческий диктант, посвященный историко-культурному наследию столицы (далее – Диктант).<text:bookmark-end text:name="департаментом-культурного-наследия-города-москвы-далее-департамент-в-период-с-16-по-22-апреля-2022-г.-проводится-интеллектуальный-краеведческий-диктант-посвященный-историко-культурному-наследию-столицы-далее-диктант."/></text:h>
      <text:p text:style-name="First_20_paragraph">11.04.2022</text:p>
      <text:p text:style-name="Text_20_body">Департаментом культурного наследия города Москвы (далее – Департамент) в период с 16 по 22 апреля 2022 г. проводится интеллектуальный краеведческий диктант, посвященный историко-культурному наследию столицы (далее – Диктант). Данное мероприятие проводится в интерактивном онлайн-формате на портале "Узнай Москву" и включает в себя 20 вопросов, посвященных истории и архитектуре города. С новостью о Диктанте можно ознакомиться на официальном сайте Мэра Москвы по адресу: https://www.mos.ru/ news/item/103643073/ и в социальной сети Департамента Vkontakte: https://vk.com/moscowdkn.</text:p>
      <text:p text:style-name="Text_20_body"><text:line-break/></text:p>
      <text:p text:style-name="Text_20_body">Адрес страницы: <text:a xlink:type="simple" xlink:href="http://sevizm.mos.ru/inform/detail/10742328.html" office:name=""><text:span text:style-name="Definition">http://sevizm.mos.ru/inform/detail/10742328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5T21:27:33Z</meta:creation-date>
    <dc:date>2023-06-05T21:27:33Z</dc:date>
  </office:meta>
</office:document-meta>
</file>