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1130-поставщик-проекта-мэра-московское-долголетие-приглашает-всех-пенсионеров-столицы-на-день-открытых-дверей"/>16.04.2022 в 11:30 поставщик проекта Мэра "Московское долголетие" приглашает всех пенсионеров столицы на день открытых дверей<text:bookmark-end text:name="в-1130-поставщик-проекта-мэра-московское-долголетие-приглашает-всех-пенсионеров-столицы-на-день-открытых-дверей"/></text:h>
      <text:p text:style-name="First_20_paragraph">13.04.2022</text:p>
      <text:p text:style-name="Text_20_body">16.04.2022 в 11:30 поставщик проекта Мэра "Московское долголетие" приглашает всех пенсионеров столицы на день открытых дверей в онлайн-формате. Будут мастер-классы и подарки! </text:p>
      <text:p text:style-name="Text_20_body"><text:line-break/></text:p>
      <text:p text:style-name="Text_20_body">Адрес страницы: <text:a xlink:type="simple" xlink:href="http://sevizm.mos.ru/inform/detail/10748124.html" office:name=""><text:span text:style-name="Definition">http://sevizm.mos.ru/inform/detail/10748124.html</text:span></text:a></text:p>
      <text:p text:style-name="Text_20_body"><text:a xlink:type="simple" xlink:href="http://sevizm.mos.ru" office:name=""><text:span text:style-name="Definition">Управа района Север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5T06:14:15Z</meta:creation-date>
    <dc:date>2023-06-15T06:14:15Z</dc:date>
  </office:meta>
</office:document-meta>
</file>