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будут-проводится-мероприятия-в-рамках-единой-недели-иммунизации-в-российской-федерации-ени-2022"/>В Москве будут проводится мероприятия в рамках Единой недели иммунизации в Российской Федерации (ЕНИ-2022)<text:bookmark-end text:name="в-москве-будут-проводится-мероприятия-в-рамках-единой-недели-иммунизации-в-российской-федерации-ени-2022"/></text:h>
      <text:p text:style-name="First_20_paragraph">14.04.2022</text:p>
      <text:p text:style-name="Text_20_body">С 24.04.2022 по 30.04.2022 в Москве будут проводится мероприятия в рамках Единой недели иммунизации в Российской Федерации (ЕНИ-2022). В этот же период Европейским региональным бюро Всемирной организации здравоохранения будет проводиться Европейская неделя иммунизации.</text:p>
      <text:p text:style-name="Text_20_body">Иммунизация каждого человека имеет важнейшее значение для профилактики заболеваний и защиты как в индивидуальном порядке, так и для общественного блага и здоровья.</text:p>
      <text:p text:style-name="Text_20_body">Цель ЕНИ-2022 состоит в увеличении охвата вакцинацией детей и взрослых.</text:p>
      <text:p text:style-name="Text_20_body">Вакцинация сегодня является наиболее эффективным средством борьбы с инфекционными заболеваниями.</text:p>
      <text:p text:style-name="Text_20_body">Плановая иммунизация дает шанс каждому ребенку жить здоровой жизнью с первых дней до преклонного возраста. Иммунизация повышает качество дородовой помощи и ухода за новорожденными, улучшает работу в области охраны здоровья подростков.</text:p>
      <text:p text:style-name="Text_20_body">Иммунизация также является основополагающим инструментом выполнения других приоритетных задач в области здравоохранения, начиная с борьбы с вирусным гепатитом и заканчивая снижением устойчивости к противомикробным препаратам.</text:p>
      <text:p text:style-name="Text_20_body">Плановая иммунизация позволяет ежегодно предотвращать от 2 до 3 миллионов случаев смерти от дифтерии, столбняка, коклюша и кори в мире.</text:p>
      <text:p text:style-name="Text_20_body">Применение вакцин позволило снизить, а в некоторых случаях полностью ликвидировать некоторые болезни, от которых ранее страдали и умирали десятки тысяч детей и взрослых. По оценкам ученых, в прошлое столетие только за счет вакцинопрофилактики увеличена средняя продолжительность жизни людей более чем на 20 лет.</text:p>
      <text:p text:style-name="Text_20_body">В Российской Федерации охват населения профилактическими прививками в рамках национального календаря профилактических прививок по данным статистической отчетности составляет более 95%, что соответствует рекомендациям ВОЗ и позволяет сдерживать заболеваемость вакциноуправляемыми инфекциями на низких уровнях.</text:p>
      <text:p text:style-name="Text_20_body">При этом обращаем внимание, что некоторые дети остаются не привитыми в связи с необоснованными медицинскими отводами от вакцинации или в связи с решением родителей, обусловленным религиозными или иными убеждениями. Не имеет прививок, предусмотренных национальным календарем, определенная часть детей из семей беженцев и мигрантов, кочующих групп населения, что приводит к накоплению среди населения города когорты лиц, восприимчивых к инфекционным болезням, прививки от которых включены в национальный календарь профилактических прививок.</text:p>
      <text:p text:style-name="Text_20_body">Все это может привести к взрывному росту заболеваемости в настоящих условиях нарастания рисков возможного завоза на территорию Российской Федерации в целом, и в город Москву в том числе, возбудителей инфекционных заболеваний, связанных с прибытием иностранных граждан и лиц без гражданства.</text:p>
      <text:p text:style-name="Text_20_body">Иммунизация – это самое эффективное средство профилактики инфекционных заболеваний.</text:p>
      <text:p text:style-name="Text_20_body">Сделать прививку – это защититься самим и защитить окружающих.</text:p>
      <text:p text:style-name="Text_20_body">В соответствии с законодательством Российской Федерации иммунизация населению в рамках Национального календаря прививок проводится бесплатно на всей территории страны.</text:p>
      <text:p text:style-name="Text_20_body">В период с 18 по 29 апреля (в рамках ЕНИ) в территориальном отделе организована <text:span text:style-name="T1">Горячая линия по вакцинопрофилактике тел 495-368-71-00, 495-306-49-00</text:span>, <text:span text:style-name="T1">495-672-78-49</text:span>, где можно получить рекомендации специалистов-эпидемиологов по вакцинации против кори, краснухи и эпидемического паротита, задать вопросы по вакцинации против полиомиелита, получить консультацию по вакцинации против пневмококковой и гемофильной инфекции, вакцинации против туберкулеза, вакцинации против дифтерии, коклюша и столбняка и другим вопросам вакцинации.</text:p>
      <text:p text:style-name="Text_20_body"><text:line-break/></text:p>
      <text:p text:style-name="Text_20_body">Адрес страницы: <text:a xlink:type="simple" xlink:href="http://sevizm.mos.ru/inform/detail/10751324.html" office:name=""><text:span text:style-name="Definition">http://sevizm.mos.ru/inform/detail/10751324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21:18:31Z</meta:creation-date>
    <dc:date>2023-05-21T21:18:31Z</dc:date>
  </office:meta>
</office:document-meta>
</file>