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молодых-людей-в-возрасте-от-12-до-25-лет-принять-участие-в-библио-фестивале-театра-автора-нестандарт"/>Приглашаем молодых людей в возрасте от 12 до 25 лет принять участие в Библио-фестивале Театра Автора "НеСтандАрт"!<text:bookmark-end text:name="приглашаем-молодых-людей-в-возрасте-от-12-до-25-лет-принять-участие-в-библио-фестивале-театра-автора-нестандарт"/></text:h>
      <text:p text:style-name="First_20_paragraph">21.04.2022</text:p>
      <text:p text:style-name="Text_20_body"><text:span text:style-name="T1">Приглашаем молодых людей в возрасте от 12 до 25 лет принять участие в Библио-фестивале Театра Автора "НеСтандАрт"! Победители отборочных туров примут участие в основных мероприятиях фестиваля вместе с известными актерами и писателями. Участие во всех этапах фестиваля бесплатно.</text:span></text:p>
      <text:p text:style-name="Text_20_body">«НеСтандАрт» — фестиваль, посвященный творчеству современных отечественных писателей и поэтов.</text:p>
      <text:p text:style-name="Text_20_body">Жюри фестиваля возглавляют одни и самых известных на сегодняшний день писателей и поэтов:И.Волгин,С.Шаргунов,Е.Исаева.</text:p>
      <text:p text:style-name="Text_20_body">В отборочных мероприятиях могут принимать участие учащиеся общеобразовательных школ, учащиеся колледжей, студенты вузов Москвы и Подмосковья в возрасте 12-25 лет. «НеСтандАрт» проводится при поддержке Фонда президентских грантов. АНО "Центр Поддержки и Развития Национальных Культурных Традиций и Искусств".</text:p>
      <text:p text:style-name="Text_20_body">Целью мероприятия является развитие творческого, интеллектуального потенциала подрастающего поколения, а также формирование нравственно-мировоззренческих устоев детей и молодежи через обращение к лучшим произведениям современной отечественной литературы.</text:p>
      <text:p text:style-name="Text_20_body">Основная задача фестиваля - популяризация творчества современных отечественных литераторов среди молодых читателей. Во все времена отечественная литература являлась национальным достоянием нашей страны, важнейшей частью культурного и духовного наследия. Во многом благодаря именно литературе формируется морально-нравственная и гражданская позиция человека.</text:p>
      <text:p text:style-name="Text_20_body">«НеСтандАрт» проводится в несколько этапов: заочный отборочный тур, очный тур (награждение победителей и призеров), мастер-классы и Фестивальные концерты победителей и призеров. Обязательным условием участия в «НеСтандАрт» является регистрация участника на официальном сайте фестиваля <text:a xlink:type="simple" xlink:href="http://nestand-art.tilda.ws/" office:name=""><text:span text:style-name="Definition">http://nestand-art.tilda.ws/</text:span></text:a> и подача заявки.</text:p>
      <text:p text:style-name="Text_20_body"><text:span text:style-name="T1">Контакты оргкомитет: +79859851816, gvg.77@mail.ru</text:span></text:p>
      <text:p text:style-name="Text_20_body"><text:span text:style-name="T1">Сайт фестиваля:</text:span> <text:a xlink:type="simple" xlink:href="http://nestand-art.tilda.ws/" office:name=""><text:span text:style-name="Definition"><text:span text:style-name="T1">http://nestand-art.tilda.ws/</text:span></text:span></text:a></text:p>
      <text:p text:style-name="Text_20_body"><text:span text:style-name="T1">( Голованов Виктор Геннадьевич - (Исполнительный директор фестиваля)</text:span></text:p>
      <text:p text:style-name="Text_20_body"><text:line-break/></text:p>
      <text:p text:style-name="Text_20_body">Адрес страницы: <text:a xlink:type="simple" xlink:href="http://sevizm.mos.ru/inform/detail/10767361.html" office:name=""><text:span text:style-name="Definition">http://sevizm.mos.ru/inform/detail/10767361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04:17:57Z</meta:creation-date>
    <dc:date>2023-05-16T04:17:57Z</dc:date>
  </office:meta>
</office:document-meta>
</file>