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и-условия-участия-в-марафоне-вспомним-всех-поименно-и-конкурсе-рассказов-в-народный-альманах-незабытые-истории-победы"/>ПРАВИЛА И УСЛОВИЯ УЧАСТИЯ В МАРАФОНЕ «ВСПОМНИМ ВСЕХ ПОИМЕННО» И КОНКУРСЕ РАССКАЗОВ В НАРОДНЫЙ АЛЬМАНАХ «НЕЗАБЫТЫЕ ИСТОРИИ ПОБЕДЫ»<text:bookmark-end text:name="правила-и-условия-участия-в-марафоне-вспомним-всех-поименно-и-конкурсе-рассказов-в-народный-альманах-незабытые-истории-победы"/></text:h>
      <text:p text:style-name="First_20_paragraph">22.04.2022</text:p>
      <text:p text:style-name="Text_20_body">ПРАВИЛА И УСЛОВИЯ УЧАСТИЯ В МАРАФОНЕ «ВСПОМНИМ ВСЕХ ПОИМЕННО» И КОНКУРСЕ РАССКАЗОВ В НАРОДНЫЙ АЛЬМАНАХ «НЕЗАБЫТЫЕ ИСТОРИИ ПОБЕДЫ» <text:a xlink:type="simple" xlink:href="/правила%2011.pdf" office:name=""><text:span text:style-name="Definition">/правила 11.pdf</text:span></text:a></text:p>
      <text:p text:style-name="Text_20_body"><text:line-break/></text:p>
      <text:p text:style-name="Text_20_body">Адрес страницы: <text:a xlink:type="simple" xlink:href="http://sevizm.mos.ru/inform/detail/10770267.html" office:name=""><text:span text:style-name="Definition">http://sevizm.mos.ru/inform/detail/10770267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1T08:32:53Z</meta:creation-date>
    <dc:date>2024-08-31T08:32:53Z</dc:date>
  </office:meta>
</office:document-meta>
</file>