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T2" style:family="text">
      <style:text-properties style:text-underline-color="font-color" style:text-underline-style="solid" style:text-underline-width="auto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ктября-открывается-iii-международный-фестиваль-дом-на-брестской-приглашает-архитектура-дизайн-ландшафт-2020"/>1 октября открывается III Международный фестиваль «Дом на Брестской приглашает: архитектура, дизайн, ландшафт 2020»<text:bookmark-end text:name="октября-открывается-iii-международный-фестиваль-дом-на-брестской-приглашает-архитектура-дизайн-ландшафт-2020"/></text:h>
      <text:p text:style-name="First_20_paragraph">01.10.2020</text:p>
      <text:p text:style-name="Text_20_body">С 1 по 15 октября 2020 года в Доме на Брестской пройдет долгожданное для архитекторов, дизайнеров и градостроителей событие – III Международный фестиваль «Дом на Брестской приглашает: архитектура, дизайн, ландшафт 2020».</text:p>
      <text:p text:style-name="Text_20_body">«Мы ставим перед собой задачу создать экспертную площадку для демонстрации современных достижений архитектуры, дизайнерского и ландшафтного искусств, новых идей и технологий. Это будет стимулировать специалистов отрасли к профессиональному росту и повышению конкуренции, от которой никто не проиграет. Прогрессивные идеи, отмеченные компетентным жюри, обязательно привлекут внимание инвесторов и девелоперов», – уверен Фарит Фазылзянов, директор ГБУ «Мосстройинформ».</text:p>
      <text:p text:style-name="Text_20_body">В рамках фестиваля пройдет архитектурный конкурс, на который принимались как реализованные, так и нереализованные проекты, выполненные за последние три года. Для участия в конкурсе подано около 900 заявок в 26 номинациях от 406 участников, представляющих 15 стран, 55 городов из России и со всего мира. Это беспрецедентные цифры за всю историю проведения этого конкурса.</text:p>
      <text:p text:style-name="Text_20_body">В составе жюри более 60 высокопрофессиональных специалистов, представляющих все направления архитектуры, дизайнерского и ландшафтного искусств, руководители творческих Союзов, печатных изданий и интернет-порталов.</text:p>
      <text:p text:style-name="Text_20_body">Церемония награждения победителей состоится <text:span text:style-name="T1">15 октября</text:span>.</text:p>
      <text:p text:style-name="Text_20_body">Подробная информация о фестивале, включая деловую программу, представлена на сайте: <text:a xlink:type="simple" xlink:href="http://www.dom6.ru/dnbp2020-glavnaya" office:name=""><text:span text:style-name="Definition">http://www.dom6.ru/dnbp2020-glavnaya</text:span></text:a></text:p>
      <text:p text:style-name="Text_20_body">Церемония открытия Фестиваля пройдет 1 октября 2020 года в 16:00 в зале Интерактивной карты города Москвы ГБУ «Мосстройинформ» по адресу ул. 2-я Брестская, 6, а также мероприятия деловой программы.</text:p>
      <text:p text:style-name="Text_20_body">Более подробно узнать о мероприятии можно на сайте dom6.ru. Следите за анонсами на сайте и в социальных сетях ГБУ «Мосстройинформ».</text:p>
      <text:p text:style-name="Text_20_body"><text:a xlink:type="simple" xlink:href="https://msi.mos.ru/" office:name=""><text:span text:style-name="Definition">https://msi.mos.ru/</text:span></text:a></text:p>
      <text:p text:style-name="Text_20_body"><text:a xlink:type="simple" xlink:href="http://dom6.ru/" office:name=""><text:span text:style-name="Definition">http://dom6.ru/</text:span></text:a></text:p>
      <text:p text:style-name="Text_20_body"><text:a xlink:type="simple" xlink:href="https://www.youtube.com/channel/UC6h0RBt7ZTQNrn660AUD7wQ/videos" office:name=""><text:span text:style-name="Definition">https://www.youtube.com/channel/UC6h0RBt7ZTQNrn660AUD7wQ/videos</text:span></text:a></text:p>
      <text:p text:style-name="Text_20_body"><text:a xlink:type="simple" xlink:href="https://www.facebook.com/msimosru/" office:name=""><text:span text:style-name="Definition">https://www.facebook.com/msimosru/</text:span></text:a></text:p>
      <text:p text:style-name="Text_20_body"><text:a xlink:type="simple" xlink:href="https://vk.com/msimosru" office:name=""><text:span text:style-name="Definition">https://vk.com/msimosru</text:span></text:a></text:p>
      <text:p text:style-name="Text_20_body"><text:a xlink:type="simple" xlink:href="https://www.instagram.com/msimosru/" office:name=""><text:span text:style-name="Definition">https://www.instagram.com/msimosru/</text:span></text:a></text:p>
      <text:p text:style-name="Text_20_body"><text:span text:style-name="T2">https://t.me/gbumosstroyinform</text:span></text:p>
      <text:p text:style-name="Text_20_body"><text:line-break/></text:p>
      <text:p text:style-name="Text_20_body">Адрес страницы: <text:a xlink:type="simple" xlink:href="http://sevizm.mos.ru/presscenter/anons/detail/9287705.html" office:name=""><text:span text:style-name="Definition">http://sevizm.mos.ru/presscenter/anons/detail/9287705.html</text:span></text:a></text:p>
      <text:p text:style-name="Text_20_body"><text:a xlink:type="simple" xlink:href="http://sevizm.mos.ru" office:name=""><text:span text:style-name="Definition">Управа района Северное Измайл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5-20T11:04:30Z</meta:creation-date>
    <dc:date>2025-05-20T11:04:30Z</dc:date>
  </office:meta>
</office:document-meta>
</file>