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преля-всероссийское-общество-охраны-природы-в-рамках-проекта-разделяй-и-умножай-запускает-экологическую-акцию-по-сбору-макулатуры-сохраним-лес-вместе."/>15 апреля Всероссийское общество охраны природы в рамках проекта «РАЗДЕЛЯЙ И УМНОЖАЙ» запускает экологическую акцию по сбору макулатуры «Сохраним лес вместе».<text:bookmark-end text:name="апреля-всероссийское-общество-охраны-природы-в-рамках-проекта-разделяй-и-умножай-запускает-экологическую-акцию-по-сбору-макулатуры-сохраним-лес-вместе."/></text:h>
      <text:p text:style-name="First_20_paragraph">15.04.2021</text:p>
      <text:p text:style-name="Text_20_body">В обмен на бумажные отходы участники акции получат саженцы, выращенные из семян новогодней Кремлевской ели.</text:p>
      <text:p text:style-name="Text_20_body">Цель акции - привлечь внимание организаций Москвы и Московской области к проблеме истощения природных ресурсов и мотивировать их на регулярные сборы макулатуры.</text:p>
      <text:p text:style-name="Text_20_body">Акция по сбору макулатуры пройдёт с 15.04 по 05.06 в рамках «Дней защиты окружающей среды от экологической опасности», которые традиционно проходят в нашей стране со Дня экологического знания до Всемирного дня охраны окружающей среды.</text:p>
      <text:p text:style-name="Text_20_body">Присоединиться к акции может любая организация Москвы и Московской области. Условия: собрать не менее 300 кг макулатуры для организаций Москвы и 500 кг для организаций Московской области и оставить заявку на сайте www.ecoriu.ru или по электронной почте school@voop.eco . Волонтеры Всероссийского общества охраны природы своими силами погрузят и отвезут макулатуру на переработку.</text:p>
      <text:p text:style-name="Text_20_body">За каждые 300 кг собранной макулатуры организация получит конверт с семенами Кремлевской Елки, а за каждые 500 кг ­ саженец главной новогодней елки страны. Самые активные участники получат дополнительные экологические подарки от Всероссийского общества охраны природы, а также партнёров акции.</text:p>
      <text:p text:style-name="Text_20_body">Вырученные средства от переработанной макулатуры пойдут на поддержание эколого-просветительских проектов Всероссийского общества охраны природы: «РАЗДЕЛЯЙ И УМНОЖАЙ» и «Детки Кремлевской Елки», а также высадку хвойных саженцев на территории Москвы и Московской области.</text:p>
      <text:p text:style-name="Text_20_body">Напоминаем, что за каждые 500 кг собранной макулатуры участники акции «Сохраним лес вместе» получат собственные саженцы главной новогодней елки страны и смогут высадить самостоятельно «породистые» хвойные растения у себя на участках.</text:p>
      <text:p text:style-name="Text_20_body">Также в рамках акции «Сохраним лес вместе» пройдёт серия бесплатных экологических лекций от руководителя проекта «РАЗДЕЛЯЙ И УМНОЖАЙ» Елены Белоусовой. Первая лекция на тему «Zero Waste или жизнь без отходов» состоится 24.04.2021 в парке «Красная Пресня». Подробная информация о лекциях и условия регистрации будут опубликованы на сайте www.ecoriu.ru</text:p>
      <text:p text:style-name="Text_20_body">Справочно:</text:p>
      <text:p text:style-name="Text_20_body">Федеральный эколого-просветительский проект «РАЗДЕЛЯЙ И УМНОЖАЙ» реализуется при поддержке Всероссийского общества охраны природы. Проект представляет собой систему просветительских и практических занятий со взрослыми и детьми по формированию экологических привычек, в частности привычки раздельного сбора отходов. На сегодняшний день в проекте принимают участие более 300 организаций Москвы и области. Силами организаторов и волонтёров проекта было обучено более 200 тыс. детей и взрослых основам экологической грамотности, а также собрано и отправлено на вторичную переработку более 600 тонн отходов.</text:p>
      <text:p text:style-name="Text_20_body"><text:line-break/></text:p>
      <text:p text:style-name="Text_20_body">Адрес страницы: <text:a xlink:type="simple" xlink:href="http://sevizm.mos.ru/presscenter/anons/detail/9874837.html" office:name=""><text:span text:style-name="Definition">http://sevizm.mos.ru/presscenter/anons/detail/9874837.html</text:span></text:a></text:p>
      <text:p text:style-name="Text_20_body"><text:a xlink:type="simple" xlink:href="http://sevizm.mos.ru" office:name=""><text:span text:style-name="Definition">Управа района Север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7T21:46:32Z</meta:creation-date>
    <dc:date>2023-05-27T21:46:32Z</dc:date>
  </office:meta>
</office:document-meta>
</file>