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748-прошел-мастер-класс-по-тэг-регби"/>В школе №1748 прошел мастер-класс по тэг-регби<text:bookmark-end text:name="в-школе-1748-прошел-мастер-класс-по-тэг-регби"/></text:h>
      <text:p text:style-name="First_20_paragraph">18.10.2021</text:p>
      <text:p text:style-name="Text_20_body"><text:line-break/><text:span text:style-name="T1">На днях, 13 октября, в школе №1748 «Вертикаль» прошел мастер класс по тэг-регби, организованный совместно с Московским центром Патриот.Спорт и Федерацией регби Москвы</text:span>.</text:p>
      <text:p text:style-name="Text_20_body">С целью популяризации тэг-регби в школе Фатахов Артем и Коровушкин Александр провели для учеников 1-5 классов тематический урок: теоретическая часть (просмотр видео-роликов и их обсуждение), практическая часть (разминка, эстафеты и игра в тэг-регби) и автограф-сессия с участием гостей.</text:p>
      <text:p text:style-name="Text_20_body"><text:line-break/></text:p>
      <text:p text:style-name="Text_20_body">Адрес страницы: <text:a xlink:type="simple" xlink:href="http://sevizm.mos.ru/presscenter/news/detail/10332892.html" office:name=""><text:span text:style-name="Definition">http://sevizm.mos.ru/presscenter/news/detail/10332892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2T18:41:38Z</meta:creation-date>
    <dc:date>2024-05-22T18:41:38Z</dc:date>
  </office:meta>
</office:document-meta>
</file>