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T2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тали-известны-лучшие-проекты-технологического-конкурса-impact-challenge"/>Стали известны лучшие проекты технологического конкурса Impact Challenge<text:bookmark-end text:name="стали-известны-лучшие-проекты-технологического-конкурса-impact-challenge"/></text:h>
      <text:p text:style-name="First_20_paragraph">27.10.2021</text:p>
      <text:p text:style-name="Text_20_body"><text:line-break/><text:span text:style-name="T1">Недавно в столице впервые прошел технологический конкурс Impact Challenge. Его организатором выступил Московский инновационный кластер. Конкурс был предназначен для бизнес-проектов в сфере корпоративной социальной ответственности и устойчивого развития</text:span>.</text:p>
      <text:p text:style-name="Text_20_body">«Технологии могут и должны менять жизнь к лучшему. Задача конкурса — поддержать молодые и перспективные проекты, помочь им на самом сложном, начальном этапе», — подчеркнула заместитель мэра Москвы <text:span text:style-name="T2">Наталья Сергунина</text:span> в разговоре со СМИ.</text:p>
      <text:p text:style-name="Text_20_body">Участниками конкурса стали столичные компании, создающие технологичные продукты для решения социальных задач, занимающиеся медицинскими разработками, развивающие онлайн-образование, технологии умных городов и другие направления. Проекты получили менторскую и финансовую поддержку, нашли деловых партнеров и инвесторов.</text:p>
      <text:p text:style-name="Text_20_body">«Современный бизнес уверенно берет курс на достижение целей устойчивого развития. Крупные корпорации активно ищут инновационные технологические решения, с помощью которых смогут решать социальные и экологические проблемы. Конкурс позволяет компаниям найти востребованные продукты и сервисы, а стартапам уже на первых этапах уверенно заявить о себе», — добавил глава Департамента предпринимательства и инновационного развития <text:span text:style-name="T2">Алексей Фурсин</text:span>.</text:p>
      <text:p text:style-name="Text_20_body">Одним из финалистов конкурса стал, например, проект SOL. Это цифровая платформа, позволяющая наладить коммуникацию между неслышащими людьми и обслуживающими их специалистами в компаниях и организациях. Разработчики уже заключили договор с двумя новыми клиентами и создали успешный пилот.</text:p>
      <text:p text:style-name="Text_20_body">Самым инвестиционно-привлекательным стартапом названа платформа Tensy для обучения школьников и студентов. Этот проект получил грант от <text:a xlink:type="simple" xlink:href="https://mosinnov.ru/" office:name=""><text:span text:style-name="Definition">Moscow Seed Fund</text:span></text:a>, прошел акселератор Ed2 и венчурный акселератор. Кроме того, партнеры Impact Challenge заинтересовались представленными проектами в сфере социального влияния и инклюзивных сервисов. Получили одобрение также разработки для предпринимательского сообщества, медицинских работников, технологические проекты для решения социальных проблем, инновационные продукты для экологии и энергетики, и другие.</text:p>
      <text:p text:style-name="Text_20_body">Напомним, Impact Challenge опирается на программу ООН в области устойчивого развития, которая состоит из 17 целей. Они направлены на экономический рост, ликвидацию нищеты, сохранение ресурсов планеты и решение других глобальных задач. Для достижения каждой из целей необходимы совместные усилия правительств, гражданского общества и бизнеса. В качестве экспертов конкурса стартапы оценивали представители United Nations Global Compact (Глобальная сеть договора ООН), школы инноваций и креативного мышления «ИКРА», университета ИТМО.</text:p>
      <text:p text:style-name="Text_20_body"><text:line-break/></text:p>
      <text:p text:style-name="Text_20_body"><text:line-break/></text:p>
      <text:p text:style-name="Text_20_body">Адрес страницы: <text:a xlink:type="simple" xlink:href="http://sevizm.mos.ru/presscenter/news/detail/10355352.html" office:name=""><text:span text:style-name="Definition">http://sevizm.mos.ru/presscenter/news/detail/10355352.html</text:span></text:a></text:p>
      <text:p text:style-name="Text_20_body"><text:a xlink:type="simple" xlink:href="http://sevizm.mos.ru" office:name=""><text:span text:style-name="Definition">Управа района Северное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7-29T06:47:58Z</meta:creation-date>
    <dc:date>2024-07-29T06:47:58Z</dc:date>
  </office:meta>
</office:document-meta>
</file>