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еты-школы-1748-заняли-призовые-места-в-соревнованиях-по-тхэквондо"/>Кадеты школы №1748 заняли призовые места в соревнованиях по тхэквондо<text:bookmark-end text:name="кадеты-школы-1748-заняли-призовые-места-в-соревнованиях-по-тхэквондо"/></text:h>
      <text:p text:style-name="First_20_paragraph">27.10.2021</text:p>
      <text:p text:style-name="Text_20_body"><text:line-break/><text:span text:style-name="T1">Трое кадет школы №1748 «Вертикаль» вернулись с наградами чемпионата и первенства России по тхэквондо МФТ, которые проходили в Москве с 20 по 25 октября</text:span>.</text:p>
      <text:p text:style-name="Text_20_body">В соревнования приняли участие 1365 участников из 41 региона России от 10 лет и старше. Учащиеся показали достойный результат под руководством тренера Баронова Ильи Геннадьевича. Кадеты заняли призовые места в нескольких по своим категориям.</text:p>
      <text:p text:style-name="Text_20_body"><text:line-break/></text:p>
      <text:p text:style-name="Text_20_body">Адрес страницы: <text:a xlink:type="simple" xlink:href="http://sevizm.mos.ru/presscenter/news/detail/10357500.html" office:name=""><text:span text:style-name="Definition">http://sevizm.mos.ru/presscenter/news/detail/10357500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3:05:41Z</meta:creation-date>
    <dc:date>2024-04-12T13:05:41Z</dc:date>
  </office:meta>
</office:document-meta>
</file>