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ы-северного-измайлова-провели-прием-жителей-района"/>Депутаты Северного Измайлова провели прием жителей района<text:bookmark-end text:name="депутаты-северного-измайлова-провели-прием-жителей-района"/></text:h>
      <text:p text:style-name="First_20_paragraph">22.02.2022</text:p>
      <text:p text:style-name="Text_20_body"><text:span text:style-name="T1">Депутаты муниципального округа Северное Измайлово провели прием жителей района.</text:span></text:p>
      <text:p text:style-name="Text_20_body">Помимо вопросов социальной поддержки отцовства в ходе онлайн-приема к ним поступили обращения жителей, связанные с другими вопросами. Так, людей интересовали вопросы о работе лифтового оборудования в подъезде жилого дома, уборки снега у детской поликлиники № 122, а также протечек кровли на 3-й Парковой улице.</text:p>
      <text:p text:style-name="Text_20_body">Мослифту поручено провести ремонтные работы, подходы к поликлинике оперативно очищены от снега и наледи, а протечку заактировали и скоро начнут соответствующий восстановительный ремонт.</text:p>
      <text:p text:style-name="Text_20_body">Аппарат совета депутатов муниципального округа Северное Измайлово находится по адресу: 9-я Парковая улица, дом 60. Телефон: 8 (499) 995-45-76. Email: <text:a xlink:type="simple" xlink:href="mailto:ms_izm@mail.ru" office:name=""><text:span text:style-name="Definition">ms_izm@mail.ru</text:span></text:a>.</text:p>
      <text:p text:style-name="Text_20_body"><text:line-break/></text:p>
      <text:p text:style-name="Text_20_body">Адрес страницы: <text:a xlink:type="simple" xlink:href="http://sevizm.mos.ru/presscenter/news/detail/10640153.html" office:name=""><text:span text:style-name="Definition">http://sevizm.mos.ru/presscenter/news/detail/10640153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5T17:06:37Z</meta:creation-date>
    <dc:date>2025-07-25T17:06:37Z</dc:date>
  </office:meta>
</office:document-meta>
</file>