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2033-прошли-мероприятия-посвященные-дню-памяти-воинов-интернационалистов"/>В школе №2033 прошли мероприятия, посвященные Дню памяти воинов-интернационалистов<text:bookmark-end text:name="в-школе-2033-прошли-мероприятия-посвященные-дню-памяти-воинов-интернационалистов"/></text:h>
      <text:p text:style-name="First_20_paragraph">25.02.2022</text:p>
      <text:p text:style-name="Text_20_body"><text:span text:style-name="T1">На днях, с 16 по 18 февраля, школе № 2033 прошли общешкольные мероприятия, посвященные Дню памяти воинов-интернационалистов.</text:span></text:p>
      <text:p text:style-name="Text_20_body">Школьники посетили тематические экскурсии в школьном музее «Афганская война», возложили цветы к памятнику «воинам-интернационалистам» на улице Константина Федина. Помимо этого, для учащихся провели тематический классный час в форме литературно-музыкальной композиции «России верные сыны», подготовленной волонтерами из выпускных классов.</text:p>
      <text:p text:style-name="Text_20_body"><text:line-break/></text:p>
      <text:p text:style-name="Text_20_body">Адрес страницы: <text:a xlink:type="simple" xlink:href="http://sevizm.mos.ru/presscenter/news/detail/10647791.html" office:name=""><text:span text:style-name="Definition">http://sevizm.mos.ru/presscenter/news/detail/10647791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18:49:04Z</meta:creation-date>
    <dc:date>2023-06-05T18:49:04Z</dc:date>
  </office:meta>
</office:document-meta>
</file>