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ась-регистрация-старшеклассников-северного-измайлова-на-городской-интеллектуальный-конкурс"/>Началась регистрация старшеклассников Северного Измайлова на городской интеллектуальный конкурс<text:bookmark-end text:name="началась-регистрация-старшеклассников-северного-измайлова-на-городской-интеллектуальный-конкурс"/></text:h>
      <text:p text:style-name="First_20_paragraph">25.02.2022</text:p>
      <text:p text:style-name="Text_20_body"><text:span text:style-name="T1">Началась регистрация на московский конкурс межпредметных навыков и знаний «Интеллектуальный мегаполис. Потенциал». Принять участие в нем смогут ученики предпрофессиональных классов, а также все желающие одиннадцатиклассники.</text:span></text:p>
      <text:p text:style-name="Text_20_body">Конкурс позволяет проверить знания, которые школьники получили при изучении профильных предметов, и дает возможность продемонстрировать на практике умения, навыки и компетенции при выполнении практико-ориентированных заданий.</text:p>
      <text:p text:style-name="Text_20_body">Участники могут проявить себя в семи направлениях: инженерном, IТ, академическом, медицинском, кадетском, педагогическом и предпринимательском.</text:p>
      <text:p text:style-name="Text_20_body">Напоминаем, в районе Северное Измайлово расположено несколько общеобразовательных школ: № 2200, № 2033, № 1748.</text:p>
      <text:p text:style-name="Text_20_body"><text:line-break/></text:p>
      <text:p text:style-name="Text_20_body">Адрес страницы: <text:a xlink:type="simple" xlink:href="http://sevizm.mos.ru/presscenter/news/detail/10648010.html" office:name=""><text:span text:style-name="Definition">http://sevizm.mos.ru/presscenter/news/detail/10648010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10:28:17Z</meta:creation-date>
    <dc:date>2023-08-18T10:28:17Z</dc:date>
  </office:meta>
</office:document-meta>
</file>