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арийное-дерево-у-дома-на-щелковском-шоссе-удалили"/>Аварийное дерево у дома на Щелковском шоссе удалили<text:bookmark-end text:name="аварийное-дерево-у-дома-на-щелковском-шоссе-удалили"/></text:h>
      <text:p text:style-name="First_20_paragraph">28.02.2022</text:p>
      <text:p text:style-name="Text_20_body"><text:span text:style-name="T1">В сетях жители сообщили, что дерево у дома № 82, строение 4 на Щелковском шоссе практически лежит на проводах.</text:span></text:p>
      <text:p text:style-name="Text_20_body">— Проблему решили. Ответственные сотрудники удалили аварийное дерево у дома по указанному адресу, — рассказали в ГБУ «Жилищник».</text:p>
      <text:p text:style-name="Text_20_body">Заявку в ГБУ «Жилищник района Северное Измайлово» можно оставить по телефону: 8(499)759-35-26, либо отправить на электронную почту: <text:a xlink:type="simple" xlink:href="mailto:gbusevizm@mаil.ru" office:name=""><text:span text:style-name="Definition">gbusevizm@mаil.ru</text:span></text:a>.</text:p>
      <text:p text:style-name="Text_20_body"><text:line-break/></text:p>
      <text:p text:style-name="Text_20_body">Адрес страницы: <text:a xlink:type="simple" xlink:href="http://sevizm.mos.ru/presscenter/news/detail/10649983.html" office:name=""><text:span text:style-name="Definition">http://sevizm.mos.ru/presscenter/news/detail/10649983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2T14:17:53Z</meta:creation-date>
    <dc:date>2023-12-12T14:17:53Z</dc:date>
  </office:meta>
</office:document-meta>
</file>