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уденты-и-педагоги-колледжа-с-5-й-парковой-провели-донорскую-акцию"/>Студенты и педагоги колледжа с 5-й Парковой провели донорскую акцию<text:bookmark-end text:name="студенты-и-педагоги-колледжа-с-5-й-парковой-провели-донорскую-акцию"/></text:h>
      <text:p text:style-name="First_20_paragraph">01.04.2024</text:p>
      <text:p text:style-name="Text_20_body"><text:span text:style-name="T1">01.04.2024 Студенты и преподаватели колледжа автоматизации и информационных технологий № 20 стали донорами крови. Общими усилиями удалось собрать почти 30 литров. Об этом сообщили в пресс-службе КАИТ №20.</text:span></text:p>
      <text:p text:style-name="Text_20_body"><text:line-break/></text:p>
      <text:p text:style-name="Text_20_body"><text:span text:style-name="T2">«Студенты и преподаватели колледжа проявили непревзойденный акт солидарности и человечности. Решив стать донорами крови, они помогли неизвестным людям и нуждающимся в медицинской помощи», — сообщили в колледже.</text:span></text:p>
      <text:p text:style-name="Text_20_body"><text:line-break/></text:p>
      <text:p text:style-name="Text_20_body">Акция прошла в начале недели. Ее участники надеются, что их поступок поможет спасти не одну жизнь.</text:p>
      <text:p text:style-name="Text_20_body">Корпус КАИТ №20 в Северном Измайлове расположен по адресу: 5-я Парковая, д. 58. Всего у колледжа 6 корпусов.</text:p>
      <text:p text:style-name="Text_20_body"><text:line-break/></text:p>
      <text:p text:style-name="Text_20_body"><text:line-break/></text:p>
      <text:p text:style-name="Text_20_body">Адрес страницы: <text:a xlink:type="simple" xlink:href="http://sevizm.mos.ru/presscenter/news/detail/12284706.html" office:name=""><text:span text:style-name="Definition">http://sevizm.mos.ru/presscenter/news/detail/12284706.html</text:span></text:a></text:p>
      <text:p text:style-name="Text_20_body"><text:a xlink:type="simple" xlink:href="http://sevizm.mos.ru" office:name=""><text:span text:style-name="Definition">Управа района Северное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4-01T04:49:21Z</meta:creation-date>
    <dc:date>2024-04-01T04:49:21Z</dc:date>
  </office:meta>
</office:document-meta>
</file>