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клонной-горе-состоялся-ii-московский-парад-кадетского-движения"/>На Поклонной горе состоялся II Московский парад кадетского движения<text:bookmark-end text:name="на-поклонной-горе-состоялся-ii-московский-парад-кадетского-движения"/></text:h>
      <text:p text:style-name="First_20_paragraph">06.05.2016</text:p>
      <text:p text:style-name="Text_20_body">В параде кадетов «Не прервется связь поколений» приняли участие мэр Москвы Сергей Собянин и патриарх Московский и всея Руси Кирилл. Парад учеников кадетских классов состоялся на Поклонной горе. Дата проведения парада специально приурочена ко Дню памяти св. Георгия Победоносца, небесного покровителя Москвы, и Дню Герба и Флага города Москвы.</text:p>
      <text:p text:style-name="Text_20_body">Как обратил внимание градоначальник, в день проведения парада на Поклонной горе собрались люди разных поколений. Они объединены идеалом патриотизма и защиты Отечества. Градоначальник отдельно отметил ветеранов, приехавших в этот день на Поклонную гору.</text:p>
      <text:p text:style-name="Text_20_body">«Ваши подвиги отмечены государственными орденами и медалями, а самая главная ваша награда - уважение и любовь миллионов людей, всенародная благодарность за мир, свободу и Великую Победу», - сказал мэр Москвы Сергей Собянин. Глава города напомнил собравшимся, что на ценностях поколений, спасших страну в годы Великой Отечественной войны, выросли те, кто в этот день стоял в парадном строю кадетов. По словам главы города, в параде приняли участие лучшие ученики кадетских школ, лучшие представители кадетского движения Москвы. Сегодня, по словам градоначальника, это движение охватывает более 11 тысяч юных жителей мегаполиса.</text:p>
      <text:p text:style-name="Text_20_body">Мэр Москвы Сергей Собянин отдельно обратил внимание, что кадетами не рождаются, ими становятся. При этом, по словам главы города, более 90% выпускников кадетских классов поступают в вузы, из них более половины выбирают высшие военные училища.</text:p>
      <text:p text:style-name="Text_20_body">Глава города поздравил всех присутствовавших на параде с приближающимся праздником, с наступающим Днем Победы.</text:p>
      <text:p text:style-name="Text_20_body">Глава города в этот день в торжественной обстановке вручил благодарственное письмо представителям кадетского класса школы №1000. Они стали победителям городского конкурса лучших кадетских классов.</text:p>
      <text:p text:style-name="Text_20_body">Теплые слова собравшимся сказал патриарх Кирилл. Он отметил, что те, кто надел кадетскую форму, вступает в ряды защитников Отечества. Кто-то из этих молодых людей, как обратил внимание патриарх Кирилл, в дальнейшем свяжет свою судьбу с вооруженными силами. Часть выпускников кадетских школ в дальнейшем посвятят себя государственным делам. Вполне вероятно, как обратил внимание патриарх, часть юных участников парада в дальнейшем выберут иное направление деятельности. «Но то, что с детства надев кадетскую форму, вы посвятили себя служению Отечеству, этот факт никогда не должен уйти из вашей памяти и системы ваших жизненных ценностей», - отметил патриарх.</text:p>
      <text:p text:style-name="Text_20_body">Патриарх Кирилл освятил флаг кадетского движения Москвы. </text:p>
      <text:p text:style-name="Text_20_body"><text:line-break/></text:p>
      <text:p text:style-name="Text_20_body">Адрес страницы: <text:a xlink:type="simple" xlink:href="http://sevizm.mos.ru/presscenter/news/detail/2905716.html" office:name=""><text:span text:style-name="Definition">http://sevizm.mos.ru/presscenter/news/detail/2905716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4T16:27:49Z</meta:creation-date>
    <dc:date>2024-05-14T16:27:49Z</dc:date>
  </office:meta>
</office:document-meta>
</file>