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доме-в-щелковском-проезде-отремонтировали-трубу-водостока"/>На доме в Щелковском проезде отремонтировали трубу водостока<text:bookmark-end text:name="на-доме-в-щелковском-проезде-отремонтировали-трубу-водостока"/></text:h>
      <text:p text:style-name="First_20_paragraph">19.09.2022</text:p>
      <text:p text:style-name="Text_20_body"><text:span text:style-name="T1">В доме № 7, корпус 1 в Щелковском проезде отремонтировали систему водостока.</text:span></text:p>
      <text:p text:style-name="Text_20_body">— Работники проверили состояние водостока в доме по указанному адресу. Они оперативно устранили все выявленные неисправности и привели трубы в порядок, — рассказали в ГБУ «Жилищник».</text:p>
      <text:p text:style-name="Text_20_body">Заявку в ГБУ «Жилищник района Северное Измайлово» можно оставить по телефону: 8(499)759-35-26, либо отправить на электронную почту: <text:a xlink:type="simple" xlink:href="mailto:gbusevizm@mаil.ru" office:name=""><text:span text:style-name="Definition">gbusevizm@mаil.ru</text:span></text:a>.</text:p>
      <text:p text:style-name="Text_20_body"><text:line-break/></text:p>
      <text:p text:style-name="Text_20_body">Адрес страницы: <text:a xlink:type="simple" xlink:href="http://sevizm.mos.ru/presscenter/news/detail/3270675.html" office:name=""><text:span text:style-name="Definition">http://sevizm.mos.ru/presscenter/news/detail/3270675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6T13:49:33Z</meta:creation-date>
    <dc:date>2023-09-06T13:49:33Z</dc:date>
  </office:meta>
</office:document-meta>
</file>