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ятерых-человек-спасли-из-пожара-на-11-й-парковой"/>Пятерых человек спасли из пожара на 11-й Парковой<text:bookmark-end text:name="пятерых-человек-спасли-из-пожара-на-11-й-парковой"/></text:h>
      <text:p text:style-name="First_20_paragraph">20.09.2022</text:p>
      <text:p text:style-name="Text_20_body"><text:span text:style-name="T1">На днях, в пятницу, 16 сентября, поздно вечером на 11-й Парковой улице, дом № 54, корпус 1 загорелась квартира на пятом этаже. Из окна валил густой дым.</text:span></text:p>
      <text:p text:style-name="Text_20_body">— Из-за густого и плотного дыма на лестничной площадке, жильцы не смогли самостоятельно покинуть вышележащие этажи, что способствовало возникновению непреодолимого страха и паники у отрезанных дымом из-за пожара людей. При помощи спасательных устройств было спасено 5 человек, к сожалению, один человек погиб. В тушении пожара и ликвидации его последствий было задействовано 5 отделений на основных и специальных пожарных автомобилях общей численностью расчётов 30 человек, — рассказали в пресс-службе Управления по ВАО ГУ МЧС России по городу Москве.</text:p>
      <text:p text:style-name="Text_20_body"><text:line-break/></text:p>
      <text:p text:style-name="Text_20_body">Адрес страницы: <text:a xlink:type="simple" xlink:href="http://sevizm.mos.ru/presscenter/news/detail/3279193.html" office:name=""><text:span text:style-name="Definition">http://sevizm.mos.ru/presscenter/news/detail/3279193.html</text:span></text:a></text:p>
      <text:p text:style-name="Text_20_body"><text:a xlink:type="simple" xlink:href="http://sevizm.mos.ru" office:name=""><text:span text:style-name="Definition">Управа района Север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8T09:26:23Z</meta:creation-date>
    <dc:date>2023-06-18T09:26:23Z</dc:date>
  </office:meta>
</office:document-meta>
</file>