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тариусы-северного-измайлова-возвращаются-на-работу"/>Нотариусы Северного Измайлова возвращаются на работу<text:bookmark-end text:name="нотариусы-северного-измайлова-возвращаются-на-работу"/></text:h>
      <text:p text:style-name="First_20_paragraph">24.04.2020</text:p>
      <text:p text:style-name="Text_20_body"><text:span text:style-name="T1">Нотариальные конторы, чья работа была под вопросом из-за карантинных мер, официально по соответствующему указу мэра столицы Сергея Собянина смогут теперь продолжить свою деятельность в Москве. Об этом сообщается на портале mos.ru.</text:span></text:p>
      <text:p text:style-name="Text_20_body">— Наша нотариальная контора, расположенная на улице 15-я Парковая, 45, является дежурной в Северном Измайлове, поэтому мы не закрывались, а просто продолжаем работу, соблюдая все санитарные требования, — рассказала по телефону консультант. — Для этого нотариус Ольга Савина принимает клиентов только по предварительной записи, скопления людей у нас сейчас нет. Набор предоставляемых услуг сохранен в полном объеме. В будние дни нотариус принимает с 9.00 до 19.00, в выходные — с 10.00 до 17.00.</text:p>
      <text:p text:style-name="Text_20_body">С 10-ти до 18 часов в будние дни, и до 15.00 в выходные работает нотариальная контора на улице Парковая 9-я, дом 59 корпус 1, открылся нотариус и на Щёлковском шоссе, 46.</text:p>
      <text:p text:style-name="Text_20_body">Перечень услуг в нотариальных конторах Северного Измайлова, несмотря на действующий в столице режим самоизоляции, сохранился в полном объеме.</text:p>
      <text:p text:style-name="Text_20_body">Нашему корреспонденту в телефонном разговоре любезно предложили прийти на фиксированное время и заверить завещание, брачный договор, односторонние сделки, подтвердить подлинность подписи на документах, удостоверить факт нахождения гражданина в определённом месте, засвидетельствовать верность выписок из документов и другую профессиональную юридическую помощь.<text:line-break/>Оплата услуг нотариуса фиксирована, она устанавливается государством.</text:p>
      <text:p text:style-name="Text_20_body"><text:line-break/></text:p>
      <text:p text:style-name="Text_20_body">Адрес страницы: <text:a xlink:type="simple" xlink:href="http://sevizm.mos.ru/presscenter/news/detail/8859974.html" office:name=""><text:span text:style-name="Definition">http://sevizm.mos.ru/presscenter/news/detail/8859974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6:59:09Z</meta:creation-date>
    <dc:date>2023-05-16T06:59:09Z</dc:date>
  </office:meta>
</office:document-meta>
</file>