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груженность-сиреневого-бульвара-оценивается-в-1-балл"/>Загруженность Сиреневого бульвара оценивается в 1 балл<text:bookmark-end text:name="загруженность-сиреневого-бульвара-оценивается-в-1-балл"/></text:h>
      <text:p text:style-name="First_20_paragraph">13.05.2020</text:p>
      <text:p text:style-name="Text_20_body">По данным сервиса «Яндекс. Пробки», утром в эту среду, 13 мая, загруженность Щелковского шоссе, прилегающего к нему участка Северно-Восточной хорды и Сиреневого бульвара оценивается в один балл.</text:p>
      <text:p text:style-name="Text_20_body">При этом участок Щелковского шоссе от пересечения с Никитинской улицей до пересечения с Щелковским проездом значится как аварийно-опасный. Здесь ведутся ремонтные работы до 7 июля, поэтому водителям рекомендуют снижать скорость.</text:p>
      <text:p text:style-name="Text_20_body">Напоминаем, что автомобилистам и пассажирам общественного транспорта необходимо соблюдать масочный режим, носить перчатки, а также иметь пропуск для передвижения по городу.</text:p>
      <text:p text:style-name="Text_20_body"><text:line-break/></text:p>
      <text:p text:style-name="Text_20_body">Адрес страницы: <text:a xlink:type="simple" xlink:href="http://sevizm.mos.ru/presscenter/news/detail/8891774.html" office:name=""><text:span text:style-name="Definition">http://sevizm.mos.ru/presscenter/news/detail/8891774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02:32:17Z</meta:creation-date>
    <dc:date>2023-05-29T02:32:17Z</dc:date>
  </office:meta>
</office:document-meta>
</file>