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ижение-в-районе-улицы-6-я-парковая-ограничили-по-28-августа"/>Движение в районе улицы 6-я Парковая ограничили по 28 августа<text:bookmark-end text:name="движение-в-районе-улицы-6-я-парковая-ограничили-по-28-августа"/></text:h>
      <text:p text:style-name="First_20_paragraph">10.06.2020</text:p>
      <text:p text:style-name="Text_20_body"><text:span text:style-name="T1">В связи с реконструкцией инженерных сетей движение транспорта в районе ул. 6-я Парковая ограничено по 28 августа. Об этом сообщило Агентство городских новостей «Москва» со ссылкой на информационный центр транспортного комплекса.</text:span></text:p>
      <text:p text:style-name="Text_20_body">«До 28 августа ограничено движение по одной полосе на пересечении ул. Первомайская и 6-я Парковая в районе д. 52 по ул. Первомайская. По 25 августа ограничено движение по одной полосе с обустройством временных уширений на пересечении ул. Первомайская и 5-я Парковая в районе д. 44/20», — говорится в сообщении.</text:p>
      <text:p text:style-name="Text_20_body">Также по 25 июля ограничено движение по одной полосе с организацией приоритетного права проезда и ликвидацией парковочного пространства на ул. Нижняя Первомайская в районе д. 8.</text:p>
      <text:p text:style-name="Text_20_body">Уточняется, что с 25 июля по 25 августа будет ограничено движение по одной полосе на ряде улиц: в Заводском проезде в районе д. 5 по ул. 5-я Парковая и на участке от ул. 6-я Парковая до ул. 5-я Парковая; на участке ул. 6-я Парковая от ул. Первомайская до Измайловского проспекта; на участке ул. Нижняя Первомайская от ул. 6-я Парковая до д. 8; на ул. Парковая в районе д. 5, корп. 2.</text:p>
      <text:p text:style-name="Text_20_body"><text:line-break/></text:p>
      <text:p text:style-name="Text_20_body">Адрес страницы: <text:a xlink:type="simple" xlink:href="http://sevizm.mos.ru/presscenter/news/detail/8959190.html" office:name=""><text:span text:style-name="Definition">http://sevizm.mos.ru/presscenter/news/detail/8959190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0T08:57:05Z</meta:creation-date>
    <dc:date>2023-10-20T08:57:05Z</dc:date>
  </office:meta>
</office:document-meta>
</file>