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и-северного-измайлова-посетили-ржев"/>Дети Северного Измайлова посетили Ржев<text:bookmark-end text:name="дети-северного-измайлова-посетили-ржев"/></text:h>
      <text:p text:style-name="First_20_paragraph">17.09.2020</text:p>
      <text:p text:style-name="Text_20_body">Для детей семейного клуба «Мы вместе» 10 сентября провели автобусную экскурсию в город Ржев. В поезде их сопровождал депутата муниципального округа Александр Бекасов и руководство клуба.</text:p>
      <text:p text:style-name="Text_20_body">В рамках поездки школьники посетили Ржевский мемориальный комплекс и Ржевский музей «Ставка Сталина». Кроме этого, ребятам провели экскурсию по палаточному лагерю международной поисковой экспедиции. Юным туристам рассказали о поисковых отрядах и показали артефакты, которые наши в поисковой экспедиции.</text:p>
      <text:p text:style-name="Text_20_body">Экскурсию состоялась при содействии региональной общественной организации «Объединение многодетных семей города Москвы».</text:p>
      <text:p text:style-name="Text_20_body"><text:line-break/></text:p>
      <text:p text:style-name="Text_20_body">Адрес страницы: <text:a xlink:type="simple" xlink:href="http://sevizm.mos.ru/presscenter/news/detail/9245232.html" office:name=""><text:span text:style-name="Definition">http://sevizm.mos.ru/presscenter/news/detail/9245232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8T04:36:46Z</meta:creation-date>
    <dc:date>2023-09-18T04:36:46Z</dc:date>
  </office:meta>
</office:document-meta>
</file>