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жилом-доме-на-сиреневом-бульваре-восстановили-горячее-водоснабжение"/>В жилом доме на Сиреневом бульваре восстановили горячее водоснабжение<text:bookmark-end text:name="в-жилом-доме-на-сиреневом-бульваре-восстановили-горячее-водоснабжение"/></text:h>
      <text:p text:style-name="First_20_paragraph">02.10.2020</text:p>
      <text:p text:style-name="Text_20_body">Ранее жители сообщили в соцсетях о проблеме отсутствия в доме горячей воды.</text:p>
      <text:p text:style-name="Text_20_body">В доме по адресу: Сиреневый бульвар, дом 1, корпус 5 по стояку трехкомнатных квартир с пятницы не было подачи горячего водоснабжения. Это было связано с прорывом трубы в квартире на девятом этаже.</text:p>
      <text:p text:style-name="Text_20_body">— Ремонтные работы уже проведены. Горячее водоснабжения по этому адресу нормализовано, — рассказал главный инженер ГБУ «Жилищник» Александр Ничволодов.</text:p>
      <text:p text:style-name="Text_20_body"><text:line-break/></text:p>
      <text:p text:style-name="Text_20_body">Адрес страницы: <text:a xlink:type="simple" xlink:href="http://sevizm.mos.ru/presscenter/news/detail/9293407.html" office:name=""><text:span text:style-name="Definition">http://sevizm.mos.ru/presscenter/news/detail/9293407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10:17:45Z</meta:creation-date>
    <dc:date>2023-07-21T10:17:45Z</dc:date>
  </office:meta>
</office:document-meta>
</file>