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константина-федина-приведут-в-порядок-домофоны"/>В доме на Константина Федина приведут в порядок домофоны<text:bookmark-end text:name="в-доме-на-константина-федина-приведут-в-порядок-домофоны"/></text:h>
      <text:p text:style-name="First_20_paragraph">18.01.2021</text:p>
      <text:p text:style-name="Text_20_body">Жители в соцсетях обратили внимание на плохое состояние домофона в доме по адресу: улица Константина Федина, дом 9, подъезд 4.</text:p>
      <text:p text:style-name="Text_20_body">— Специализированной организацией ООО «В-Сервис» осуществляется содержание запирающего устройства. Обслуживающей организацией выполнены работы по замене пульта запирающего устройства по указанному адресу. В настоящее время запирающее устройство находится в рабочем состоянии — уведомили в ГБУ «Жилищник Северное Измайлово».</text:p>
      <text:p text:style-name="Text_20_body">Автор фото: Pixabay</text:p>
      <text:p text:style-name="Text_20_body"><text:line-break/></text:p>
      <text:p text:style-name="Text_20_body">Адрес страницы: <text:a xlink:type="simple" xlink:href="http://sevizm.mos.ru/presscenter/news/detail/9646080.html" office:name=""><text:span text:style-name="Definition">http://sevizm.mos.ru/presscenter/news/detail/964608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01:04:46Z</meta:creation-date>
    <dc:date>2023-06-23T01:04:46Z</dc:date>
  </office:meta>
</office:document-meta>
</file>