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ца-школы-2200-победила-на-кубке-кремля-по-тхэквондо"/>Ученица школы №2200 победила на Кубке кремля по тхэквондо<text:bookmark-end text:name="ученица-школы-2200-победила-на-кубке-кремля-по-тхэквондо"/></text:h>
      <text:p text:style-name="First_20_paragraph">23.03.2021</text:p>
      <text:p text:style-name="Text_20_body">Ученица 9 «А» класса школы № 2200 Ольга К. стала чемпионкой Москвы по тхэквондо среди юниорок на Кубке Кремля. Победительница получила золотые медали, дипломы и памятные подарок.</text:p>
      <text:p text:style-name="Text_20_body">В 2021 году Ольга выиграла чемпионат Московской области и вошла в состав сборной города Москвы для участия в чемпионате Росси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sevizm.mos.ru/presscenter/news/detail/9807515.html" office:name=""><text:span text:style-name="Definition">http://sevizm.mos.ru/presscenter/news/detail/9807515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5:31:42Z</meta:creation-date>
    <dc:date>2023-05-25T15:31:42Z</dc:date>
  </office:meta>
</office:document-meta>
</file>