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деты-школы-1748-получили-награду-за-победу-в-конкурсе-кадетская-звездочка"/>Кадеты школы №1748 получили награду за победу в конкурсе «Кадетская звездочка»<text:bookmark-end text:name="кадеты-школы-1748-получили-награду-за-победу-в-конкурсе-кадетская-звездочка"/></text:h>
      <text:p text:style-name="First_20_paragraph">26.05.2021</text:p>
      <text:p text:style-name="Text_20_body"><text:line-break/></text:p>
      <text:p text:style-name="Text_20_body">Кадеты 9 «Н» класса школы № 1748 получили диплом и кубок за победу в конкурсе «Кадетская звездочка» в номинации «Историко-бытовой танец».</text:p>
      <text:p text:style-name="Text_20_body">Участники хореографического коллектива «Реверанс-кадеты» также впервые приняли участие в съёмке Гала- концерта победителей.</text:p>
      <text:p text:style-name="Text_20_body">Фотоотчет о прошедшем мероприятии можно посмотреть на официальном сайте школы № 1748.</text:p>
      <text:p text:style-name="Text_20_body"><text:line-break/></text:p>
      <text:p text:style-name="Text_20_body"><text:line-break/></text:p>
      <text:p text:style-name="Text_20_body">Адрес страницы: <text:a xlink:type="simple" xlink:href="http://sevizm.mos.ru/presscenter/news/detail/9981436.html" office:name=""><text:span text:style-name="Definition">http://sevizm.mos.ru/presscenter/news/detail/9981436.html</text:span></text:a></text:p>
      <text:p text:style-name="Text_20_body"><text:a xlink:type="simple" xlink:href="http://sevizm.mos.ru" office:name=""><text:span text:style-name="Definition">Управа района Север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04:22:00Z</meta:creation-date>
    <dc:date>2023-05-26T04:22:00Z</dc:date>
  </office:meta>
</office:document-meta>
</file>