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збуждено-уголовное-дело-по-факту-грабежа-и-сексуального-насилия"/>Возбуждено уголовное дело по факту грабежа и сексуального насилия<text:bookmark-end text:name="возбуждено-уголовное-дело-по-факту-грабежа-и-сексуального-насилия"/></text:h>
      <text:p text:style-name="First_20_paragraph">11.02.2016</text:p>
      <text:p text:style-name="Text_20_body">Измайловским МРСО СУ по ВАО ГСУ СК России по г. Москве 08.02.2016 в отношении неустановленного лица по п. «г» ч. 2 ст. 161, ч. 1 ст. 132 УК РФ возбуждено уголовное дело № 11602450003000004, из материалов которого следует, что в период времени с 18:45 до 18:51, неустановленный мужчина, войдя в арендуемое по адресу: г. Москва, ул. Вельяминовская, д. 6, помещение ООО «Эротик Сити» и используя в качестве оружия предмет, похожий на пистолет, и угрожая его применением открыто похитил у сотрудника данного Общества – Л., сотовый телефон марки «Айфон 5 С», стоимостью 33000 р., а также, принадлежащие ООО «Эротик Сити» денежные средства в размере 20000 р. из кассы данной организации.</text:p>
      <text:p text:style-name="Text_20_body">После чего, в тот же период времени, находясь по вышеуказанному адресу, используя в качестве оружия предмет, похожий на пистолет и угрожая его применением, открыто похитил у посетителя данной организации денежные средства в размере 20000 р. и 500 долларов США, что по курсу ЦБ РФ на указанную дату составило 38670 р.</text:p>
      <text:p text:style-name="Text_20_body">Далее, с целью удовлетворения своей половой страсти, помимо воли Л., используя в качестве оружия предмет, похожий на пистолет и угрожая его применением, совершил с последней иные действия сексуального характера.</text:p>
      <text:p text:style-name="Text_20_body">В ходе проведенных оперативных мероприятий установлена причастность к совершению данных преступлений уроженца Кабардино-Балкарской Республики – Бижева А.А., который 09.02.2016 задержан следователем указанного следственного отдела.</text:p>
      <text:p text:style-name="Text_20_body">В настоящее время следствием решается вопрос о возбуждении перед Измайловским районным судом г. Москвы ходатайства об избрании Бижеву А.А. меры пресечения в виде заключения под стражу.</text:p>
      <text:p text:style-name="Text_20_body">Ход и результаты расследования взяты межрайонной прокуратурой на контроль.</text:p>
      <text:p text:style-name="Text_20_body"><text:line-break/></text:p>
      <text:p text:style-name="Text_20_body">Адрес страницы: <text:a xlink:type="simple" xlink:href="http://sevizm.mos.ru/prok/detail/2510950.html" office:name=""><text:span text:style-name="Definition">http://sevizm.mos.ru/prok/detail/2510950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6T11:48:28Z</meta:creation-date>
    <dc:date>2024-05-26T11:48:28Z</dc:date>
  </office:meta>
</office:document-meta>
</file>