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восточного-административного-округа-информирует-о-начале-приема-в-вузы"/>Прокуратура Восточного Административного Округа информирует о начале приема в ВУЗы<text:bookmark-end text:name="прокуратура-восточного-административного-округа-информирует-о-начале-приема-в-вузы"/></text:h>
      <text:p text:style-name="First_20_paragraph">16.03.2016</text:p>
      <text:p text:style-name="Text_20_body">На юридическом факультете Академии Генеральной прокуратуры Российской Федерации и в Институте прокуратуры Московского государственного юридического университета имени О.Е. Кутафина Генеральной прокуратурой Российской Федерации ежегодно выделяются места для целевой подготовки специалистов для работы в органах прокуратуры г. Москвы по очной форме обучения по направлению подготовки Юриспруденция (квалификация (степень) «бакалавр»). В связи с чем, проводится конкурсный отбор кандидатов в абитуриенты указанных институтов.</text:p>
      <text:p text:style-name="Text_20_body">Для участия в конкурсном отборе кандидату в абитуриенты институтов прокуратуры необходимо иметь постоянную регистрацию и наличие постоянного жилья в г. Москве, отличную или хорошую общеобразовательную подготовку, хорошее состояние здоровья, высокие нравственные качества и мотивацию к прокурорской профессии.</text:p>
      <text:p text:style-name="Text_20_body">Более подробная информация о конкурсном отборе кандидатов в абитуриенты институтов прокуратуры размещена на официальном сайте прокуратуры г. Москвы (<text:a xlink:type="simple" xlink:href="http://www.mosproc.ru/" office:name=""><text:span text:style-name="Definition">www.mosproc.ru</text:span></text:a>) в рубрике «Подготовка кадров» («Абитуриентам»).</text:p>
      <text:p text:style-name="Text_20_body"><text:line-break/></text:p>
      <text:p text:style-name="Text_20_body">Адрес страницы: <text:a xlink:type="simple" xlink:href="http://sevizm.mos.ru/prok/detail/2603651.html" office:name=""><text:span text:style-name="Definition">http://sevizm.mos.ru/prok/detail/2603651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3T23:20:20Z</meta:creation-date>
    <dc:date>2025-06-03T23:20:20Z</dc:date>
  </office:meta>
</office:document-meta>
</file>