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оверке-нарушений-трудовых-прав-невыплате-заработной-платы"/>О проверке нарушений трудовых прав, невыплате заработной платы<text:bookmark-end text:name="о-проверке-нарушений-трудовых-прав-невыплате-заработной-платы"/></text:h>
      <text:p text:style-name="First_20_paragraph">17.05.2016</text:p>
      <text:p text:style-name="Text_20_body">Измайловской межрайонной прокуратурой г. Москвы проведена проверка по обращению председателя Комиссии Общественной палаты Российской Федерации по социальной политике, трудовым отношениям и качеству жизни граждан Слепака В.А. в связи с заявлением Фанина М.П. о нарушении трудовых прав, невыплате заработной платы ЗАО «СМП-577».</text:p>
      <text:p text:style-name="Text_20_body">В ходе проверки установлено, что в нарушении ст. 140 и ст. 136 ТК РФ в ЗАО «СМП-577» за период с мая 2015 года по декабрь 2015 года перед 451 работником, из них уволенных 293 человек, долг по выплате заработной платы составляет 36 475 328 рублей 50 копеек.</text:p>
      <text:p text:style-name="Text_20_body">Кроме того, в ходе проведенной проверки установлено, что Врио генерального директора ЗАО «СМП-577» допустил нарушение порядка предоставления статистической информации, выразившееся в непредставлении информации о просроченной задолженности по заработной плате в сведениях по форме № 3-Ф.</text:p>
      <text:p text:style-name="Text_20_body">В этой связи межрайонным прокурором в отношении ЗАО «СМП-577» и Врио генерального директора Общества возбуждены дела об административных правонарушениях, предусмотренных ч. 1 ст. 5.27 КоАП РФ, по результатам рассмотрения которых постановлением государственной инспекцией труда в г.Москве ЗАО «СМП-577» и Врио генеральный директор Общества привлечены к административной ответственности в виде административного штрафа на сумму 30 000 руб. и 1 000 руб., соответственно. Кроме того, по информации представленной Измайловской межрайонной прокуратурой, заместителя главного бухгалтера ТО Федеральная служба государственной статистики по г. Москве признала виновной в совершении административного правонарушения, ответсвенность за которое предусмотрена ст. 13.19, за что заместителю главного бухгалтера назначено наказание в виде административного штрафа в размере 10 000 руб.».</text:p>
      <text:p text:style-name="Text_20_body"><text:line-break/></text:p>
      <text:p text:style-name="Text_20_body">Адрес страницы: <text:a xlink:type="simple" xlink:href="http://sevizm.mos.ru/prok/detail/2959955.html" office:name=""><text:span text:style-name="Definition">http://sevizm.mos.ru/prok/detail/2959955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3T20:09:56Z</meta:creation-date>
    <dc:date>2025-06-03T20:09:56Z</dc:date>
  </office:meta>
</office:document-meta>
</file>