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проведения-обучающих-семинаров-по-предоставлению-в-электронном-виде-государственных-услуг-в-сфере-строительства-на-январь---март-2022-года"/>ГРАФИК проведения обучающих семинаров по предоставлению в электронном виде государственных услуг в сфере строительства на январь - март 2022 года<text:bookmark-end text:name="график-проведения-обучающих-семинаров-по-предоставлению-в-электронном-виде-государственных-услуг-в-сфере-строительства-на-январь---март-2022-года"/></text:h>
      <text:p text:style-name="First_20_paragraph">11.01.2022</text:p>
      <text:p text:style-name="Text_20_body"><text:a xlink:type="simple" xlink:href="/upload_local/ГРАФИК%20%201%20кв%202022.docx" office:name=""><text:span text:style-name="Definition"><text:span text:style-name="T1">ГРАФИК проведения обучающих семинаров по предоставлению в электронном виде государственных услуг в сфере строительства на январь - март 2022 года</text:span></text:span></text:a></text:p>
      <text:p text:style-name="Text_20_body"><text:line-break/></text:p>
      <text:p text:style-name="Text_20_body">Адрес страницы: <text:a xlink:type="simple" xlink:href="http://sevizm.mos.ru/str/obshchaya_informatsiya/detail/10524719.html" office:name=""><text:span text:style-name="Definition">http://sevizm.mos.ru/str/obshchaya_informatsiya/detail/10524719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8T18:51:57Z</meta:creation-date>
    <dc:date>2024-04-08T18:51:57Z</dc:date>
  </office:meta>
</office:document-meta>
</file>